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есть-новые-лифты"/>ЕСТЬ НОВЫЕ ЛИФТЫ!<text:bookmark-end text:name="есть-новые-лифты"/></text:h>
      <text:p text:style-name="First_20_paragraph">28.10.2015</text:p>
      <text:p text:style-name="Text_20_body"><text:span text:style-name="T1">В рамках программы капитального ремонта завершились работы по замене 19 лифтов в трех многоквартирных домах округа.</text:span></text:p>
      <text:p text:style-name="Text_20_body">Как нам сообщили в управлении ЖКХиБ префектуры ЮЗАО, семь новых подъемников установлены в доме 24/1 на улице Дмитрия Ульянова (Академический район), четыре - в доме 67 на Ленинском проспекте (Гагаринский район) и восемь - в доме 8 на ул. 1-й Мелитопольской (район Южное Бутово). Теперь работу должна принять авторитетная комиссия из специалистов Фонда капремонта г. Москвы, префектуры ЮЗАО, управ районов, управляющих компаний и, конечно же, представителей общественности. Если все члены комиссии останутся довольны качеством работы и поставят подписи под актом о приемке, новые лифты запустят в работу.</text:p>
      <text:p text:style-name="Text_20_body">Владимир МИХАЙЛОВ</text:p>
      <text:p text:style-name="Text_20_body"><text:line-break/></text:p>
      <text:p text:style-name="Text_20_body">Адрес страницы: <text:a xlink:type="simple" xlink:href="http://teplystan.mos.ru/presscenter/news/detail/2262921.html" office:name=""><text:span text:style-name="Definition">http://teplystan.mos.ru/presscenter/news/detail/2262921.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3T04:21:31Z</meta:creation-date>
    <dc:date>2023-07-13T04:21:31Z</dc:date>
  </office:meta>
</office:document-meta>
</file>