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ового-слышно-о-капремонте-ответы-найдутся-в-управе"/>Что нового слышно о капремонте? ОТВЕТЫ НАЙДУТСЯ В УПРАВЕ<text:bookmark-end text:name="что-нового-слышно-о-капремонте-ответы-найдутся-в-управе"/></text:h>
      <text:p text:style-name="First_20_paragraph">28.10.2015</text:p>
      <text:p text:style-name="Text_20_body"><text:span text:style-name="T1">Что нового слышно о капремонте, за который с июля этого года взимается плата? За разъяснениями мы обратились в информационную комнату по вопросам капитального ремонта, которые работают во всех управах округа. Наш собеседник - специалист регионального Фонда капремонта Антон Занегин.</text:span></text:p>
      <text:p text:style-name="Text_20_body"><text:span text:style-name="T1">- На консультацию к вам приходит довольно много народа, тема-то животрепещущая. Какие вопросы люди задают чаще всего?</text:span></text:p>
      <text:p text:style-name="Text_20_body">- Конечно же, денежные. Сколько будет стоить приведение в порядок того или иного оборудования, нельзя ли каким-то образом жителям снизить эти издержки и так далее, и тому подобное. Как правило, наши респонденты - пожилые жители, как говорится, наиболее активный слой граждан. Мы понимаем их беспокойство. Что касается ЮЗАО, то в ближайшее время здесь будут отремонтированы 67 домов, параллельно пройдут работы по замене лифтового хозяйства, а также коммуникаций, связанных с водоснабжением. Волнуют людей и конкретные сроки начала капремонта в том или ином доме. Здесь все еще проще – адреса и время есть на нашем сайте <text:a xlink:type="simple" xlink:href="http://repair.mos.ru/" office:name=""><text:span text:style-name="Definition">http://repair.mos.ru</text:span></text:a></text:p>
      <text:p text:style-name="Text_20_body"><text:span text:style-name="T1">- У наших читателей возникают вопросы о лоджиях, которых в типовых домах ЮЗАО в избытке. Что будет с ними?</text:span></text:p>
      <text:p text:style-name="Text_20_body">- Разумеется, все адреса с "хлипкими" лоджиями будут учтены, и они войдут в программу капремонта. Замене скорее всего они не подлежат, но реставрации - вполне. Конструктивные укрепления в проект внесены. Также в обязательном порядке будет меняться кровельная обшивка, так что насчет крыши переживать не следует.</text:p>
      <text:p text:style-name="Text_20_body"><text:span text:style-name="T1">- В ЮЗАО начали менять лифты, но происходит это небыстро. Почему?</text:span></text:p>
      <text:p text:style-name="Text_20_body">- Потому что это сложный технологический процесс. Поясняю: программа замены лифтов заложена в смету, и самый последний срок этой работы - первые месяцы следующего года. К тому же установку нового оборудования тщательно проверяют. И это правильно, ведь москвичам ездить в своих лифтах, и они должны быть уверены в их полной исправности.</text:p>
      <text:p text:style-name="Text_20_body"><text:span text:style-name="T1">- Если предположить, что наши читатели не найдут ответы на свои наболевшие вопросы в этом интервью, как они смогут с вами связаться?</text:span></text:p>
      <text:p text:style-name="Text_20_body">- Не устаю повторять, что Фонд капремонта абсолютно открыт для контакта. Во всех управах районов города по понедельникам в специальных информационных комнатах работают наши специалисты. Время для населения удобное - с 18.00 до 20.00. Приходите, постараемся вам помочь.</text:p>
      <text:p text:style-name="Text_20_body">КСТАТИ</text:p>
      <text:p text:style-name="Text_20_body">Эксперты Общественной палаты Москвы разработали стандарт раскрытия информации при реализации региональной программы капремонта. Документ включает в себя не только направления, по которым целесообразно осуществлять раскрытие информации, но и перечень конкретных документов и набор сведений, которые должны быть интересны гражданам. "Результаты обследования дома, разработка проектно-сметной документации, протокол собрания собственников, конкурсные процедуры и</text:p>
      <text:p text:style-name="Text_20_body">многое другое должны быть публичны и доступны каждому москвичу", - считает член ОП Александр Закондырин.</text:p>
      <text:p text:style-name="Text_20_body">Наталья МАРКИНА</text:p>
      <text:p text:style-name="Text_20_body"><text:line-break/></text:p>
      <text:p text:style-name="Text_20_body">Адрес страницы: <text:a xlink:type="simple" xlink:href="http://teplystan.mos.ru/presscenter/news/detail/2262918.html" office:name=""><text:span text:style-name="Definition">http://teplystan.mos.ru/presscenter/news/detail/2262918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32:19Z</meta:creation-date>
    <dc:date>2023-07-13T04:32:19Z</dc:date>
  </office:meta>
</office:document-meta>
</file>