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2"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16383*"/>
    </style:style>
    <style:style style:name="Table1.B" style:family="table-column">
      <style:table-column-properties style:rel-column-width="16383*"/>
    </style:style>
    <style:style style:name="Table1.C" style:family="table-column">
      <style:table-column-properties style:rel-column-width="16383*"/>
    </style:style>
    <style:style style:name="Table1.D" style:family="table-column">
      <style:table-column-properties style:rel-column-width="16383*"/>
    </style:style>
  </office:automatic-styles>
  <office:body>
    <office:text>
      <text:h text:style-name="Heading_20_3" text:outline-level="3"><text:bookmark-start text:name="субсидий-на-оплату-жилого-помещения-и-коммунальных-услуг-и-льготы-по-оплате-жилого-помещения-и-коммунальных-услуг-в-городе-москве"/>Субсидий на оплату жилого помещения и коммунальных услуг и льготы по оплате жилого помещения и коммунальных услуг в городе Москве<text:bookmark-end text:name="субсидий-на-оплату-жилого-помещения-и-коммунальных-услуг-и-льготы-по-оплате-жилого-помещения-и-коммунальных-услуг-в-городе-москве"/></text:h>
      <text:p text:style-name="First_20_paragraph">28.10.2015</text:p>
      <text:p text:style-name="Text_20_body"><text:span text:style-name="T1">ГКУ «Городской центр жилищных субсидий» г.Москвы информирует население о порядке предоставления гражданам субсидий на оплату жилого помещения и коммунальных услуг, льгот по оплате жилого помещения и коммунальных услуг в городе Москве, (в частности о предоставлении льгот гражданам по оплате взноса на капитальный ремонт).</text:span></text:p>
      <text:p text:style-name="Text_20_body"><text:span text:style-name="T1">Часть 1. Субсидии на оплату жилого помещения и коммунальных услуг</text:span></text:p>
      <text:p text:style-name="Text_20_body"><text:span text:style-name="T1">1. Куда обратиться для оформления субсидии?</text:span></text:p>
      <text:p text:style-name="Text_20_body">В Многофункциональный центр предоставления государственных услуг любого района города Москвы.</text:p>
      <text:list text:style-name="L1">
        <text:list-item>
          <text:p text:style-name="P1"><text:span text:style-name="T1">Кто имеет право на субсидию?</text:span></text:p>
        </text:list-item>
      </text:list>
      <text:p text:style-name="First_20_paragraph">Право на получение субсидии имеют граждане Российской Федерации (республики Беларусь, Киргизской республики), которые являются пользователями жилых помещений в государственном жилищном фонде, нанимателями жилых помещений по договору найма в частном жилищном фонде, собственниками жилых помещений, членами жилищных или жилищно-строительных кооперативов.</text:p>
      <text:p text:style-name="Text_20_body">Доход одиноко проживающих в Москве граждан или семей определенной численности для получения субсидий не должен превышать максимального размера дохода, установленного для данных граждан (семей определенной численности). Таблица максимальных размеров доходов приведена на сайте ГКУ «ГЦЖС» www.subsident.ru. (вкладка «О субсидиях» -- пункт «Максимальный доход семьи, дающий право на получение субсидии …»).</text:p>
      <text:p text:style-name="Text_20_body">Субсидия предоставляется при отсутствии задолженности по оплате жилого помещения и коммунальных услуг или при заключении и (или) выполнении гражданами соглашений по ее погашению.</text:p>
      <text:p text:style-name="Text_20_body"><text:span text:style-name="T1">3. Какие документы представить для оформления субсидии?</text:span></text:p>
      <text:p text:style-name="Text_20_body">Для оформления субсидии необходимо предъявить:</text:p>
      <text:p text:style-name="Text_20_body">1. документы, подтверждающие гражданство (паспорта заявителя и членов его семьи, для несовершеннолетних – свидетельство о рождении);</text:p>
      <text:p text:style-name="Text_20_body">2. реквизиты банка и номер банковского счета (или социальной карты москвича) для перечисления субсидии;</text:p>
      <text:p text:style-name="Text_20_body">Кроме того отдельным категориям граждан необходимо представить:</text:p>
      <text:p text:style-name="Text_20_body">- работающим: справку о доходах с места работы;</text:p>
      <text:p text:style-name="Text_20_body">- учащимся: справку с места учебы с указанием стипендии (если имеется), формы обучения, стоимости обучения (для обучающихся на платной основе).</text:p>
      <text:p text:style-name="Text_20_body">- в случае отсутствия доходов – документ, подтверждающий уважительную причину отсутствия, например, для граждан, имеющих статус безработных,- документ, подтверждающий отсутствие выплаты всех видов пособий по безработице и других выплат безработным (в случае отсутствия электронных сведений в ГКУ «ГЦЖС»), документ, подтверждающий принадлежность граждан к категориям лиц с отсутствием или ограничением возможности трудоустройства.</text:p>
      <text:p text:style-name="Text_20_body">С перечнем документов, необходимых для оформления субсидии, можно ознакомиться на сайте ГКУ «ГЦЖС» <text:a xlink:type="simple" xlink:href="http://www.subsident.ru/" office:name=""><text:span text:style-name="Definition">www.subsident.ru</text:span></text:a>.</text:p>
      <text:p text:style-name="Text_20_body"><text:span text:style-name="T1">4. От чего зависит размер субсидии? Может ли субсидия изменяться?</text:span></text:p>
      <text:p text:style-name="Text_20_body">Размер субсидии на оплату жилого помещения и коммунальных услуг зависит от совокупного дохода семьи, количественного состава семьи и фактических начислений по оплате за жилое помещение и коммунальные услуги.</text:p>
      <text:p text:style-name="Text_20_body">Например, при изменении страховой или базовой части трудовой пенсии в сторону повышения увеличивается и совокупный доход семьи, а это приводит к уменьшению размера субсидии при переоформлении.</text:p>
      <text:p text:style-name="Text_20_body">Кроме того, если в летние месяцы вы были в отъезде и тратили немного воды, а у вас стоят приборы учета – то платеж в этом месяце также небольшой. А это значит, что субсидия, которая не должна превышать фактический платеж, могла уменьшиться.</text:p>
      <text:p text:style-name="Text_20_body"><text:span text:style-name="T1">5. Нужно ли переоформлять субсидию, если в ЕПД появился взнос на капитальный ремонт?</text:span></text:p>
      <text:p text:style-name="Text_20_body">Гражданам, получающим жилищную субсидию, перерасчет субсидии с учетом оплаты взноса на капитальный ремонт сделан автоматически. Обращаться в МФЦ района для переоформления субсидии не надо. Размер субсидии уже пересчитан с учетом взноса на капитальный ремонт.</text:p>
      <text:p text:style-name="Text_20_body"><text:span text:style-name="T1">6. Где узнать телефон МФЦ?</text:span></text:p>
      <text:p text:style-name="Text_20_body">Единый справочный телефон МФЦ города Москвы: 8 (495) 587-88-88.</text:p>
      <text:p text:style-name="Text_20_body"><text:span text:style-name="T1">7. Как оформить субсидию при наличии задолженности?</text:span></text:p>
      <text:p text:style-name="Text_20_body">Для решения вопроса о предоставлении субсидии при наличии задолженности по оплате ЖКУ необходимо остановить свой выбор на одном из двух вариантов решения вопроса о погашении задолженности, а именно: погасить имеющуюся задолженность полностью или заключить с управляющей организацией соглашение о ее погашении в рассрочку.</text:p>
      <text:p text:style-name="Text_20_body"><text:span text:style-name="T1">Часть 2. Льготы гражданам по оплате жилого помещения и коммунальных услуг в городе Москве</text:span></text:p>
      <text:p text:style-name="Text_20_body">Порядок предоставления гражданам мер социальной поддержки по оплате жилищно-коммунальных услуг (льгот) утвержден постановлением Правительства Москвы от 07.12.2004г. №850-ПП "О порядке и условиях обеспечения мер социальной поддержки граждан по оплате жилья и коммунальных услуг".</text:p>
      <text:p text:style-name="Text_20_body">В указанном документе приведен перечень льготных категорий и объем льгот для каждой категории.</text:p>
      <text:p text:style-name="Text_20_body">Льготы гражданам на оплату жилищно-коммунальных услуг основываются на заявительном принципе, осуществляются при предоставлении гражданами в организацию, производящую начисление платежей за названные услуги, документов, подтверждающих отнесение их к соответствующей льготной категории.</text:p>
      <text:p text:style-name="Text_20_body">Льготы гражданам на оплату жилищно-коммунальных услуг предоставляются гражданам в виде скидки с оплаты при расчете им платежей за эти услуги.</text:p>
      <text:p text:style-name="Text_20_body">Структура платы за жилое помещение и коммунальные услуги определена Жилищным Кодексом Российской Федерации.</text:p>
      <text:p text:style-name="Text_20_body">К платежам за жилое помещение относятся: плата за содержание жилого помещения, плата за пользование жилым помещением (плата за наем) – для граждан, занимающих жилое помещение государственного жилищного фонда по договору найма; взнос на капитальный ремонт – для собственников жилых помещений.</text:p>
      <text:p text:style-name="Text_20_body">К платежам за коммунальные услуги относятся плата за холодное и горячее водоснабжение, водоотведение, электроснабжение, газоснабжение и отопление.</text:p>
      <text:p text:style-name="Text_20_body">Льготные скидки с оплаты жилищно-коммунальных услуг предоставляются гражданам не более чем на одну квартиру (жилое помещение) исходя из ставок, цен и тарифов, установленных Правительством Москвы.</text:p>
      <text:p text:style-name="Text_20_body">Социальные нормы площади жилого помещения для расчета и предоставления гражданам льготных скидок на оплату жилищно-коммунальных услуг (в тех случаях, когда в соответствии с нормативными правовыми актами льготы предоставляются в пределах социальной нормы площади жилого помещения) составляют:</text:p>
      <text:p text:style-name="Text_20_body">для одиноко проживающего гражданина – 33 кв.м;</text:p>
      <text:p text:style-name="Text_20_body">для семьи из 2-х человек – 42 кв.м;</text:p>
      <text:p text:style-name="Text_20_body">для семьи из 3-х и более человек – 18 кв.м на каждого члена семьи.</text:p>
      <text:p text:style-name="Text_20_body">Если льготы на оплату коммунальных услуг предоставляются в пределах нормативов потребления этих услуг, то при расчете льготных скидок учитываются нормативы потребления коммунальных услуг, установленные постановлениями Правительства Москвы:</text:p>
      <text:p text:style-name="Text_20_body">от 11.01.1994г. №41 – отопление, газоснабжение;</text:p>
      <text:p text:style-name="Text_20_body">от 28.07.1998г. №566 – холодное и горячее водоснабжение, водоотведение;</text:p>
      <text:p text:style-name="Text_20_body">от 20.12.1994г. №1161 – электроснабжение.</text:p>
      <text:p text:style-name="Text_20_body">В случае, когда гражданин имеет право на льготы по двум и более основаниям, льготные скидки начисляются по одному из оснований по выбору гражданина. При этом по каждому из видов платежа могут быть применены разные льготные скидки.</text:p>
      <text:p text:style-name="Text_20_body"><text:line-break/></text:p>
      <text:p text:style-name="Text_20_body"><text:span text:style-name="T1">Часть 3. Льготы гражданам по оплате взноса на капитальный ремонт</text:span></text:p>
      <text:p text:style-name="Text_20_body">В соответствии с постановлением Правительства Москвы от 29.12.2014г. №833-ПП граждане, имеющие льготы по оплате жилого помещения, имеют право на льготы по оплате взноса на капитальный ремонт общего имущества в многоквартирных домах.</text:p>
      <text:p text:style-name="Text_20_body">Тем льготным категориям граждан, которые не имеют права на льготы по оплате жилого помещения, постановлением Правительства Москвы от 30.07.2015г. №478-ПП предоставлены дополнительные льготы в частном жилищном фонде в размере 50 % по оплате взноса на капитальный ремонт в пределах социальной нормы площади жилого помещения (см. таблицу).</text:p>
      <table:table table:name="Table1" table:style-name="Table1">
        <table:table-column table:style-name="Table1.A"/>
        <table:table-column table:style-name="Table1.B"/>
        <table:table-column table:style-name="Table1.C"/>
        <table:table-column table:style-name="Table1.D"/>
        <table:table-row>
          <table:table-cell table:style-name="TableRowCell" office:value-type="string">
            <text:p text:style-name="Table_20_Contents">№</text:p>
            <text:p text:style-name="Table_20_Contents">п/п</text:p>
          </table:table-cell>
          <table:table-cell table:style-name="TableRowCell" office:value-type="string">
            <text:p text:style-name="Table_20_Contents">Наименование льготной категории</text:p>
          </table:table-cell>
          <table:table-cell table:style-name="TableRowCell" office:value-type="string">
            <text:p text:style-name="Table_20_Contents">Процент скидки</text:p>
          </table:table-cell>
          <table:table-cell table:style-name="TableRowCell" office:value-type="string">
            <text:p text:style-name="Table_20_Contents">Площадь, на которую предоставляется скидка</text:p>
          </table:table-cell>
        </table:table-row>
        <table:table-row>
          <table:table-cell table:style-name="TableRowCell" office:value-type="string">
            <text:p text:style-name="Table_20_Contents">1.</text:p>
          </table:table-cell>
          <table:table-cell table:style-name="TableRowCell" office:value-type="string">
            <text:p text:style-name="Table_20_Contents">Лица, награжденные медалью «За оборону Москвы»</text:p>
          </table:table-cell>
          <table:table-cell table:style-name="TableRowCell" office:value-type="string">
            <text:p text:style-name="Table_20_Contents">50%</text:p>
          </table:table-cell>
          <table:table-cell table:style-name="TableRowCell" office:value-type="string">
            <text:p text:style-name="Table_20_Contents">соц.норма на 1чел.</text:p>
            <text:p text:style-name="Table_20_Contents">(33кв.м.)</text:p>
          </table:table-cell>
        </table:table-row>
        <table:table-row>
          <table:table-cell table:style-name="TableRowCell" office:value-type="string">
            <text:p text:style-name="Table_20_Contents">2.</text:p>
          </table:table-cell>
          <table:table-cell table:style-name="TableRowCell" office:value-type="string">
            <text:p text:style-name="Table_20_Contents">Лица, непрерывно трудившиеся на предприятиях, в организациях и учреждениях Москвы в период 22.07.41 по 25.01.42</text:p>
          </table:table-cell>
          <table:table-cell table:style-name="TableRowCell" office:value-type="string">
            <text:p text:style-name="Table_20_Contents">50%</text:p>
          </table:table-cell>
          <table:table-cell table:style-name="TableRowCell" office:value-type="string">
            <text:p text:style-name="Table_20_Contents">соц.норма на 1чел.</text:p>
            <text:p text:style-name="Table_20_Contents">(33кв.м.)</text:p>
          </table:table-cell>
        </table:table-row>
        <table:table-row>
          <table:table-cell table:style-name="TableRowCell" office:value-type="string">
            <text:p text:style-name="Table_20_Contents">3.</text:p>
          </table:table-cell>
          <table:table-cell table:style-name="TableRowCell" office:value-type="string">
            <text:p text:style-name="Table_20_Contents">Граждане, награжденные знаком «Почетный донор России» или «Почетный донор СССР»</text:p>
          </table:table-cell>
          <table:table-cell table:style-name="TableRowCell" office:value-type="string">
            <text:p text:style-name="Table_20_Contents">50%</text:p>
          </table:table-cell>
          <table:table-cell table:style-name="TableRowCell" office:value-type="string">
            <text:p text:style-name="Table_20_Contents">соц.норма на 1чел.</text:p>
            <text:p text:style-name="Table_20_Contents">(33кв.м.)</text:p>
          </table:table-cell>
        </table:table-row>
        <table:table-row>
          <table:table-cell table:style-name="TableRowCell" office:value-type="string">
            <text:p text:style-name="Table_20_Contents">4.</text:p>
          </table:table-cell>
          <table:table-cell table:style-name="TableRowCell" office:value-type="string">
            <text:p text:style-name="Table_20_Contents">Многодетные семьи, имеющие трех и более детей</text:p>
          </table:table-cell>
          <table:table-cell table:style-name="TableRowCell" office:value-type="string">
            <text:p text:style-name="Table_20_Contents">50%</text:p>
          </table:table-cell>
          <table:table-cell table:style-name="TableRowCell" office:value-type="string">
            <text:p text:style-name="Table_20_Contents">соц.норма на семью</text:p>
            <text:p text:style-name="Table_20_Contents">(18кв.м.*кол-во членов семьи)</text:p>
          </table:table-cell>
        </table:table-row>
        <table:table-row>
          <table:table-cell table:style-name="TableRowCell" office:value-type="string">
            <text:p text:style-name="Table_20_Contents">5.</text:p>
          </table:table-cell>
          <table:table-cell table:style-name="TableRowCell" office:value-type="string">
            <text:p text:style-name="Table_20_Contents">Семьи, имеющие 10 и более детей</text:p>
          </table:table-cell>
          <table:table-cell table:style-name="TableRowCell" office:value-type="string">
            <text:p text:style-name="Table_20_Contents">50%</text:p>
          </table:table-cell>
          <table:table-cell table:style-name="TableRowCell" office:value-type="string">
            <text:p text:style-name="Table_20_Contents">соц.норма на семью</text:p>
            <text:p text:style-name="Table_20_Contents">(18кв.м.*кол-во членов семьи)</text:p>
          </table:table-cell>
        </table:table-row>
        <table:table-row>
          <table:table-cell table:style-name="TableRowCell" office:value-type="string">
            <text:p text:style-name="Table_20_Contents">6.</text:p>
          </table:table-cell>
          <table:table-cell table:style-name="TableRowCell" office:value-type="string">
            <text:p text:style-name="Table_20_Contents">Почетный донор Москвы</text:p>
          </table:table-cell>
          <table:table-cell table:style-name="TableRowCell" office:value-type="string">
            <text:p text:style-name="Table_20_Contents">50%</text:p>
          </table:table-cell>
          <table:table-cell table:style-name="TableRowCell" office:value-type="string">
            <text:p text:style-name="Table_20_Contents">соц.норма на 1чел.</text:p>
            <text:p text:style-name="Table_20_Contents">(33кв.м.)</text:p>
          </table:table-cell>
        </table:table-row>
        <table:table-row>
          <table:table-cell table:style-name="TableRowCell" office:value-type="string">
            <text:p text:style-name="Table_20_Contents">7.</text:p>
          </table:table-cell>
          <table:table-cell table:style-name="TableRowCell" office:value-type="string">
            <text:p text:style-name="Table_20_Contents">Лица, признанные инвалидами</text:p>
          </table:table-cell>
          <table:table-cell table:style-name="TableRowCell" office:value-type="string">
            <text:p text:style-name="Table_20_Contents">50%</text:p>
          </table:table-cell>
          <table:table-cell table:style-name="TableRowCell" office:value-type="string">
            <text:p text:style-name="Table_20_Contents">соц.норма на 1чел.</text:p>
            <text:p text:style-name="Table_20_Contents">(33кв.м.)</text:p>
          </table:table-cell>
        </table:table-row>
        <table:table-row>
          <table:table-cell table:style-name="TableRowCell" office:value-type="string">
            <text:p text:style-name="Table_20_Contents">8.</text:p>
          </table:table-cell>
          <table:table-cell table:style-name="TableRowCell" office:value-type="string">
            <text:p text:style-name="Table_20_Contents">Семьи, имеющие детей-инвалидов в возрасте до 18 лет</text:p>
          </table:table-cell>
          <table:table-cell table:style-name="TableRowCell" office:value-type="string">
            <text:p text:style-name="Table_20_Contents">50%</text:p>
          </table:table-cell>
          <table:table-cell table:style-name="TableRowCell" office:value-type="string">
            <text:p text:style-name="Table_20_Contents">соц.норма на семью</text:p>
            <text:p text:style-name="Table_20_Contents">(2чел. - 42 кв.м.,</text:p>
            <text:p text:style-name="Table_20_Contents">более 2-х чел. - 18кв.м.*кол-во членов семьи)</text:p>
          </table:table-cell>
        </table:table-row>
      </table:table>
      <text:p text:style-name="First_20_paragraph">Суммы предоставленных льгот по оплате взноса на капитальный ремонт, так же как и суммы льгот по другим жилищно-коммунальным услугам, указываются в платежных документах.</text:p>
      <text:p text:style-name="Text_20_body">Газета «Наш Теплый Стан»</text:p>
      <text:p text:style-name="Text_20_body">Новости района Теплый Стан</text:p>
      <text:p text:style-name="Text_20_body"><text:line-break/></text:p>
      <text:p text:style-name="Text_20_body">Адрес страницы: <text:a xlink:type="simple" xlink:href="http://teplystan.mos.ru/presscenter/news/detail/2262913.html" office:name=""><text:span text:style-name="Definition">http://teplystan.mos.ru/presscenter/news/detail/2262913.html</text:span></text:a></text:p>
      <text:p text:style-name="Text_20_body"><text:a xlink:type="simple" xlink:href="http://teplystan.mos.ru" office:name=""><text:span text:style-name="Definition">Управа района Теплый Стан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8T03:38:32Z</meta:creation-date>
    <dc:date>2023-06-18T03:38:32Z</dc:date>
  </office:meta>
</office:document-meta>
</file>