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род-может-помочь-москвичам-в-переводе-средств-из-фонда-капремонта-на-специальные-счета"/>Город может помочь москвичам в переводе средств из фонда капремонта на специальные счета<text:bookmark-end text:name="город-может-помочь-москвичам-в-переводе-средств-из-фонда-капремонта-на-специальные-счета"/></text:h>
      <text:p text:style-name="First_20_paragraph">20.10.2015</text:p>
      <text:p text:style-name="Text_20_body"><text:span text:style-name="T1">В феврале 2015 года подобная практика уже применялась. Тогда в «Активном гражданине» состоялось голосование, в ходе которого горожане имели возможность попросить у города поддержки при открытии отдельного счета в российском банке из списка, опубликованного на сайте Центробанка РФ.</text:span></text:p>
      <text:p text:style-name="Text_20_body">Тогда в более чем в 900 домах, жильцы которых голосовали наиболее активно, были проведены информационные встречи с населением. На них представители управ и префектур рассказали жителям о новой программе капремонта, необходимых документах и процедурах. По итогам встреч в 953 домах при поддержке города прошли общие собрания собственников.</text:p>
      <text:p text:style-name="Text_20_body">Сейчас срок перевода денег на капремонт из городского Фонда капитального ремонта на специальный банковский счет сокращен властями Москвы с 2 лет до 3 месяцев. В связи с этим «Активный гражданин» запустил еще одно голосование. В новом голосовании будет продолжена практика сбора обращений граждан за поддержкой города в подготовке документов и проведении собраний для изменения способа накопления средств на капремонт.</text:p>
      <text:p text:style-name="Text_20_body">Помощь, как и в прошлый раз, получат дома, набравшие наибольшее количество голосов «активных граждан». Жители, которые предпочитают справляться с организационными вопросами самостоятельно или уже копят средства на спецсчете, смогут выбрать соответствующие варианты ответов.</text:p>
      <text:p text:style-name="Text_20_body">Фонд капитального ремонта формирует ежемесячные взносы собственников помещений в многоквартирном доме. По решению собрания, в «копилку» также могут поступать доходы от сдачи жилья в аренду, размещения в подъездах рекламной информации и т.д. Владельцем спецсчета может быть УК, ТСЖ, ЖСК или «Фонд капитального ремонта многоквартирных домов города Москвы». Независимо от способа накопления капитальный ремонт должен быть выполнен не позднее сроков, установленных в региональной программе.</text:p>
      <text:p text:style-name="Text_20_body">«Мы положительно оцениваем деятельность Правительства Москвы, направленную на помощь жителям в осознанном выборе способа формирования спецсчета и изменение этого способа через оказание помощи в проведении собраний и сборе документов», — подчеркивает ответственный секретарь Общественно-консультативного Совета по вопросам координации и взаимодействия Правительства Москвы с кредитными организациями Николай Редько.</text:p>
      <text:p text:style-name="Text_20_body">Газета «Наш Теплый Стан»</text:p>
      <text:p text:style-name="Text_20_body">Новости района Теплый Стан</text:p>
      <text:p text:style-name="Text_20_body"><text:line-break/></text:p>
      <text:p text:style-name="Text_20_body">Адрес страницы: <text:a xlink:type="simple" xlink:href="http://teplystan.mos.ru/presscenter/news/detail/2241755.html" office:name=""><text:span text:style-name="Definition">http://teplystan.mos.ru/presscenter/news/detail/2241755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21:29Z</meta:creation-date>
    <dc:date>2023-07-13T04:21:29Z</dc:date>
  </office:meta>
</office:document-meta>
</file>