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ира-помалу"/>ВИРА ПОМАЛУ!<text:bookmark-end text:name="вира-помалу"/></text:h>
      <text:p text:style-name="First_20_paragraph">22.09.2015</text:p>
      <text:p text:style-name="Text_20_body">Как нам сообщили в управлении ЖКХиБ префектуры, 4 сентября началась замена лифтов в доме 67 на Ленинском проспекте, а 8 сентября - еще в шести домах Юго-Запада. 30 сентября к работам планируют приступить мастера в доме 20-2 на улице Академика Пилюгина.</text:p>
      <text:p text:style-name="Text_20_body">Таким образом, на первом этапе намечено заменить 78 лифтов в 16 жилых домах округа. Сейчас идет подготовка документов для проведения аукциона по замене еще 126 лифтов. Кроме того, на 1 октября в округе запланировано начало работ по капитальному ремонту 23 жилых строений, уже включенных в краткосрочную городскую программу 2015-2017 годов.</text:p>
      <text:p text:style-name="Text_20_body"><text:span text:style-name="T1">В ЮЗАО заменят 78 лифтов</text:span></text:p>
      <text:p text:style-name="Text_20_body">В ходе первого этапа программы капитального ремонта в домах ЮЗАО будет заменено 78 лифтов. Контракт на выполнение второго этапа работ - замену еще 126 лифтов - будет заключен после проведения соответствующего аукциона. В настоящее время идет подготовка конкурсной документации. </text:p>
      <text:p text:style-name="Text_20_body"><text:line-break/></text:p>
      <text:p text:style-name="Text_20_body">Адрес страницы: <text:a xlink:type="simple" xlink:href="http://teplystan.mos.ru/presscenter/news/detail/2174529.html" office:name=""><text:span text:style-name="Definition">http://teplystan.mos.ru/presscenter/news/detail/2174529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21:27Z</meta:creation-date>
    <dc:date>2023-07-13T04:21:27Z</dc:date>
  </office:meta>
</office:document-meta>
</file>