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полумиллиона-человек-приняли-участие-в-акции-бессмертный-полк-которая-прошла-9-мая-в-москве"/>Более полумиллиона человек приняли участие в акции «Бессмертный полк», которая прошла 9 мая в Москве<text:bookmark-end text:name="более-полумиллиона-человек-приняли-участие-в-акции-бессмертный-полк-которая-прошла-9-мая-в-москве"/></text:h>
      <text:p text:style-name="First_20_paragraph">12.05.2015</text:p>
      <text:p text:style-name="Text_20_body"><text:span text:style-name="T1">В акции приняли участие не только москвичи, но и жители других регионов России, которые приехали 9 мая в столицу специально, чтобы почтить память своих родных героев. Среди «однополчан» были как обычные граждане, так и известные актеры, музыканты и политики.</text:span></text:p>
      <text:p text:style-name="Text_20_body">Маршрут «Бессмертного полка» пролегал от площади Белорусского вокзала по Тверской улице, затем участники вышли на Красную площадь, где колонна разделилась на два потока: одна часть ушла на Большой Москворецкий мост, другая – на Москворецкую набережную. Участники акции прошли более четырех километров. Люди были очень воодушевлены этой акцией, они громко выкрикивали имена своих близких, принимавших участие в Великой Отечественной Войне и стране, в которой они живут.</text:p>
      <text:p text:style-name="Text_20_body">На Красной площади к колоне Бессмертного полка неожиданно присоединился президент России Владимир Путин. Он нес транспарант с изображением своего отца-фронтовика. Это еще больше подняло дух «однополчан».</text:p>
      <text:p text:style-name="Text_20_body">Изначально предполагалось, что в акции примут участие около 200 тысяч человек, но идея, видимо, настолько пришлась людям по душе, что это число увеличилось до 500. Все они гордо шли по центру Москвы, неся в руках портреты своих родных героев. Мероприятие прошло с большим воодушевлением, но без эксцессов.</text:p>
      <text:p text:style-name="Text_20_body">Отметим, что акция «Бессмертный полк» прошла во многих городах России. Самой северной точкой стал поселок Хатанга, расположенный за полярным кругом. Кроме того, шествия прошли и за рубежом, например в США и Южной Корее.</text:p>
      <text:p text:style-name="Text_20_body">Газета «Наш Теплый Стан»</text:p>
      <text:p text:style-name="Text_20_body">Новости района Теплый Стан</text:p>
      <text:p text:style-name="Text_20_body"><text:line-break/></text:p>
      <text:p text:style-name="Text_20_body">Адрес страницы: <text:a xlink:type="simple" xlink:href="http://teplystan.mos.ru/presscenter/news/detail/1839162.html" office:name=""><text:span text:style-name="Definition">http://teplystan.mos.ru/presscenter/news/detail/1839162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8:13:17Z</meta:creation-date>
    <dc:date>2023-07-13T08:13:17Z</dc:date>
  </office:meta>
</office:document-meta>
</file>