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лголетов-из-района-теплый-стан-приглашают-на-новую-онлайн-лекцию-по-технике-китайской-живописи"/>Долголетов из района Теплый Стан приглашают на новую онлайн-лекцию по технике китайской живописи<text:bookmark-end text:name="долголетов-из-района-теплый-стан-приглашают-на-новую-онлайн-лекцию-по-технике-китайской-живописи"/></text:h>
      <text:p text:style-name="First_20_paragraph">08.02.2022</text:p>
      <text:p text:style-name="Text_20_body"><text:a xlink:type="simple" xlink:href="https://teplyystanmedia.ru/news/dolgoletov-iz-raiona-teplyi-stan-priglasayut-na-novuyu-onlain-lekciyu-po-texnike-kitaiskoi-zivopisi#" office:name=""><text:span text:style-name="Definition"/></text:a></text:p>
      <text:p text:style-name="Text_20_body">Фото: pixabay.com</text:p>
      <text:p text:style-name="Text_20_body">На новое онлайн-занятие по технике китайской живописи приглашают долголетов из района Теплый Стан. Темой лекции станут основные элементы стиля се-и.</text:p>
      <text:p text:style-name="Text_20_body">Как отмечено в сообщении в группе проекта «Московское долголетие» в соцсети <text:a xlink:type="simple" xlink:href="https://vk.com/mosdolgoletie?w=wall-163162044_6648" office:name=""><text:span text:style-name="Definition">«ВКонтакте»</text:span></text:a>, преподаватель Ирина Чикова объяснит участникам занятия, как правильно делать движения свободных мазков кисти, отражающих характеры мужского и женского начала – инь и ян. На следующем уроке преподаватель объяснит пошагово, как нарисовать пейзаж в стиле се-и, поэтому рекомендуется потренироваться в нанесении мазков.</text:p>
      <text:p text:style-name="Text_20_body">Присоединиться к онлайн-уроку можно по <text:a xlink:type="simple" xlink:href="https://www.youtube.com/watch?v=8T_OrPp8Z-M" office:name=""><text:span text:style-name="Definition">ссылке</text:span></text:a>. Те, кто хочет заниматься регулярно заниматься китайской живописью в онлайн-формате и получать обратную связь от преподавателя, могут записаться на курс. Для этого нужно обратиться в районный центр соцобслуживания и назвать код группы G-02036645.</text:p>
      <text:p text:style-name="Text_20_body"><text:line-break/></text:p>
      <text:p text:style-name="Text_20_body">Адрес страницы: <text:a xlink:type="simple" xlink:href="http://teplystan.mos.ru/presscenter/news/detail/10606009.html" office:name=""><text:span text:style-name="Definition">http://teplystan.mos.ru/presscenter/news/detail/10606009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1T15:46:39Z</meta:creation-date>
    <dc:date>2023-06-01T15:46:39Z</dc:date>
  </office:meta>
</office:document-meta>
</file>