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оспитанники-самбо-70-завоевали-на-кубке-орла-по-карате-7-медалей"/>Воспитанники "Самбо-70" завоевали на "Кубке Орла" по карате 7 медалей<text:bookmark-end text:name="воспитанники-самбо-70-завоевали-на-кубке-орла-по-карате-7-медалей"/></text:h>
      <text:p text:style-name="First_20_paragraph">04.10.2021</text:p>
      <text:p text:style-name="Text_20_body"><text:line-break/></text:p>
      <text:p text:style-name="Text_20_body">В Орле с 24 по 27 сентября проходили Всероссийские соревнования по карате «Кубок Орла». Об этом сообщается на сайте центра спорта «Самбо-70». В соревнованиях приняли участие около 1000 спортсменов из 32 регионов России от 12 лет и старше. </text:p>
      <text:p text:style-name="Text_20_body"><text:line-break/></text:p>
      <text:p text:style-name="Text_20_body"> В составе сборной Москвы выступили 23 спортсмена центра «Самбо-70» из отделения «Юность». </text:p>
      <text:p text:style-name="Text_20_body"><text:line-break/></text:p>
      <text:p text:style-name="Text_20_body">По итогам соревнований воспитанникам легендарной спортивной школы удалось завоевать 1 золотую и 6 бронзовых медалей. Так, Сафия Незаметдинова выиграла «золото» в кумитэ в категории свыше 47 килограммов (12-13 лет). Полина Ушакова, Вадим Калмыков, Артем Татаринов, Андрей Брыксин, Максим Буковский и Артем Карташов завоевали «бронзу» в кумитэ в различных весовых и возрастных категориях.</text:p>
      <text:p text:style-name="Text_20_body"><text:line-break/></text:p>
      <text:p text:style-name="Text_20_body">Благодаря усилиям воспитанников «Самбо-70» сборная Москвы заняла первое общекомандное место в зачете.</text:p>
      <text:p text:style-name="Text_20_body"><text:line-break/></text:p>
      <text:p text:style-name="Text_20_body">Адрес страницы: <text:a xlink:type="simple" xlink:href="http://teplystan.mos.ru/presscenter/news/detail/10295089.html" office:name=""><text:span text:style-name="Definition">http://teplystan.mos.ru/presscenter/news/detail/10295089.html</text:span></text:a></text:p>
      <text:p text:style-name="Text_20_body"><text:a xlink:type="simple" xlink:href="http://teplystan.mos.ru" office:name=""><text:span text:style-name="Definition">Управа района Теплый Стан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25T07:26:35Z</meta:creation-date>
    <dc:date>2023-05-25T07:26:35Z</dc:date>
  </office:meta>
</office:document-meta>
</file>