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йсболисты-самбо-70-стали-призерами-столичного-первенства"/>Бейсболисты «Самбо-70» стали призерами столичного первенства<text:bookmark-end text:name="бейсболисты-самбо-70-стали-призерами-столичного-первенства"/></text:h>
      <text:p text:style-name="First_20_paragraph">17.06.2021</text:p>
      <text:p text:style-name="Text_20_body"><text:span text:style-name="T1">Воспитанники Центра спорта и образования «Самбо-70» успешно выступили на первенстве Москвы по бейсболу среди юношей до 16 лет.</text:span></text:p>
      <text:p text:style-name="Text_20_body">Соревнования проходили на стадионе «Русстар». 12 июня были сыграны финальные матчи. Всего в турнире принимали участия 11 команд.</text:p>
      <text:p text:style-name="Text_20_body">Как сообщили в пресс-службе «Самбо-70», состязания проходили в течение полутора месяцев. Вначале в группах было сыграно по два круга, далее команды, занявшие 1-2 места, образовали финальную группу, в которой и определилась тройка победителей.</text:p>
      <text:p text:style-name="Text_20_body">Отмечается, что от Центра спорта и образования «Самбо-70» в первенстве участвовали 23 спортсмена. Команда центра вышла в финал и в итоге заняла 2 место. Бронзу взяла команда СШОР Москвич. А победителями стали бейсболисты из команды РУССТАР Юность.</text:p>
      <text:p text:style-name="Text_20_body">Фото: самбо-70.рф</text:p>
      <text:p text:style-name="Text_20_body"><text:line-break/></text:p>
      <text:p text:style-name="Text_20_body">Адрес страницы: <text:a xlink:type="simple" xlink:href="http://teplystan.mos.ru/presscenter/news/detail/10038256.html" office:name=""><text:span text:style-name="Definition">http://teplystan.mos.ru/presscenter/news/detail/10038256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02:50:36Z</meta:creation-date>
    <dc:date>2023-06-19T02:50:36Z</dc:date>
  </office:meta>
</office:document-meta>
</file>